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fo:wrap-option="wrap"/>
    </style:style>
    <style:style style:name="ce3" style:family="table-cell" style:parent-style-name="Default" style:data-style-name="N0">
      <style:table-cell-properties fo:border="thin solid #000000"/>
    </style:style>
    <style:style style:name="ce4" style:family="table-cell" style:parent-style-name="Default" style:data-style-name="N0">
      <style:table-cell-properties fo:border="thin solid #000000" style:vertical-align="automatic" fo:wrap-option="wrap"/>
    </style:style>
    <style:style style:name="co1" style:family="table-column">
      <style:table-column-properties fo:break-before="auto" style:column-width="3.254375cm"/>
    </style:style>
    <style:style style:name="co2" style:family="table-column">
      <style:table-column-properties fo:break-before="auto" style:column-width="3.51895833333333cm"/>
    </style:style>
    <style:style style:name="co3" style:family="table-column">
      <style:table-column-properties fo:break-before="auto" style:column-width="2.88395833333333cm"/>
    </style:style>
    <style:style style:name="co4" style:family="table-column">
      <style:table-column-properties fo:break-before="auto" style:column-width="3.70416666666667cm"/>
    </style:style>
    <style:style style:name="co5" style:family="table-column">
      <style:table-column-properties fo:break-before="auto" style:column-width="3.20145833333333cm"/>
    </style:style>
    <style:style style:name="co6" style:family="table-column">
      <style:table-column-properties fo:break-before="auto" style:column-width="2.8575cm"/>
    </style:style>
    <style:style style:name="co7" style:family="table-column">
      <style:table-column-properties fo:break-before="auto" style:column-width="2.778125cm" style:use-optimal-column-width="true"/>
    </style:style>
    <style:style style:name="co8" style:family="table-column">
      <style:table-column-properties fo:break-before="auto" style:column-width="3.38666666666667cm"/>
    </style:style>
    <style:style style:name="co9" style:family="table-column">
      <style:table-column-properties fo:break-before="auto" style:column-width="3.83645833333333cm"/>
    </style:style>
    <style:style style:name="co10" style:family="table-column">
      <style:table-column-properties fo:break-before="auto" style:column-width="3.59833333333333cm"/>
    </style:style>
    <style:style style:name="co11" style:family="table-column">
      <style:table-column-properties fo:break-before="auto" style:column-width="1.69333333333333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409.5pt" style:use-optimal-row-height="true" fo:break-before="auto"/>
    </style:style>
    <style:style style:name="ro3" style:family="table-row">
      <style:table-row-properties style:row-height="285pt" style:use-optimal-row-height="true" fo:break-before="auto"/>
    </style:style>
    <style:style style:name="ro4" style:family="table-row">
      <style:table-row-properties style:row-height="7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Arkusz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number-columns-repeated="16374" table:default-cell-style-name="ce1"/>
        <table:table-row table:style-name="ro1">
          <table:table-cell office:value-type="string" table:style-name="ce1">
            <text:p>III'14</text:p>
          </table:table-cell>
          <table:table-cell office:value-type="string" table:style-name="ce1">
            <text:p>IV'14</text:p>
          </table:table-cell>
          <table:table-cell office:value-type="string" table:style-name="ce1">
            <text:p>V'14</text:p>
          </table:table-cell>
          <table:table-cell office:value-type="string" table:style-name="ce1">
            <text:p>VI'14</text:p>
          </table:table-cell>
          <table:table-cell office:value-type="string" table:style-name="ce1">
            <text:p>VII'14</text:p>
          </table:table-cell>
          <table:table-cell office:value-type="string" table:style-name="ce1">
            <text:p>VIII'14</text:p>
          </table:table-cell>
          <table:table-cell office:value-type="string" table:style-name="ce1">
            <text:p>IX'14</text:p>
          </table:table-cell>
          <table:table-cell office:value-type="string" table:style-name="ce1">
            <text:p>X'14</text:p>
          </table:table-cell>
          <table:table-cell office:value-type="string" table:style-name="ce1">
            <text:p>XI'14</text:p>
          </table:table-cell>
          <table:table-cell office:value-type="string" table:style-name="ce1">
            <text:p>XII'14</text:p>
          </table:table-cell>
          <table:table-cell table:number-columns-repeated="16374" table:style-name="ce1"/>
        </table:table-row>
        <table:table-row table:style-name="ro2">
          <table:table-cell office:value-type="string" table:style-name="ce2">
            <text:p>1900 zł - Nadzór programowy - praca z ewaluatorem, przygotowanie publikacji, praca nad projektowaniem spotkań i klubów wzajemnego wsparcia; 3500 zł - koordynacja projektu "Mocna Straż - wzmocinenie działań kontrolnych organizacji, grup nieformalnych i obywateli/ek"; 2000 zł - planowanie rozwoju organizacji strażniczych.</text:p>
          </table:table-cell>
          <table:table-cell office:value-type="string" table:style-name="ce2">
            <text:p>1900 zł - Nadzór programowy - praca z</text:p>
            <text:p>ewaluatorem, przygotowanie publikacji, praca nad projektowaniem spotkań</text:p>
            <text:p>i klubów wzajemnego wsparcia</text:p>
          </table:table-cell>
          <table:table-cell office:value-type="string" table:style-name="ce2">
            <text:p>1900 zł - Nadzór programowy - praca z ewaluatorem, przygotowanie publikacji, praca nad projektowaniem spotkań i klubów wzajemnego wsparcia; 1900 zł - Nadzór programowy nad działaniami związanymi z</text:p>
            <text:p>opracowywaniem dowodów w kampani rzeczniczej</text:p>
          </table:table-cell>
          <table:table-cell office:value-type="string" table:style-name="ce2">
            <text:p>1900 zł - Nadzór programowy - praca z ewaluatorem, przygotowanie publikacji, praca nad projektowaniem spotkań i klubów wzajemnego wsparcia; 1900 zł - Nadzór programowy nad działaniami związanymi z</text:p>
            <text:p>opracowywaniem dowodów w kampani rzeczniczej; 1900 zł - Programowe planowanie spotkań z ważnymi dla watchdogów środowiskami<text:s/></text:p>
          </table:table-cell>
          <table:table-cell office:value-type="string" table:style-name="ce2">
            <text:p>1900 zł - Nadzór programowy - praca z ewaluatorem, przygotowanie publikacji, praca nad projektowaniem spotkań i klubów wzajemnego wsparcia; 1900 zł - Nadzór programowy nad działaniami związanymi z</text:p>
            <text:p>opracowywaniem dowodów w kampani rzeczniczej; 1900 zł - Programowe planowanie spotkań z ważnymi dla watchdogów środowiskami<text:s/></text:p>
          </table:table-cell>
          <table:table-cell office:value-type="string" table:style-name="ce2">
            <text:p>1900 zł - Nadzór programowy - praca z ewaluatorem, przygotowanie publikacji, praca nad projektowaniem spotkań i klubów wzajemnego wsparcia; 1900 zł - Nadzór programowy nad działaniami związanymi z</text:p>
            <text:p>opracowywaniem dowodów w kampani rzeczniczej; 1900 zł - Programowe planowanie spotkań z ważnymi dla watchdogów środowiskami<text:s/></text:p>
          </table:table-cell>
          <table:table-cell office:value-type="string" table:style-name="ce2">
            <text:p>1900 zł - Nadzór programowy - praca z ewaluatorem, przygotowanie publikacji, praca nad projektowaniem spotkań i klubów wzajemnego wsparcia; 1900 zł - Nadzór programowy nad działaniami związanymi z</text:p>
            <text:p>opracowywaniem dowodów w kampani rzeczniczej; 1900 zł - Programowe planowanie spotkań z ważnymi dla watchdogów środowiskami<text:s/></text:p>
          </table:table-cell>
          <table:table-cell office:value-type="string" table:style-name="ce2">
            <text:p>1900 zł - Nadzór programowy - praca z ewaluatorem, przygotowanie publikacji, praca nad projektowaniem spotkań i klubów wzajemnego wsparcia; 1900 zł - Nadzór programowy nad działaniami związanymi z</text:p>
            <text:p>opracowywaniem dowodów w kampani rzeczniczej; 1900 zł - Programowe planowanie spotkań z ważnymi dla watchdogów środowiskami; 950 zł - nadzór programowy na monitoringami lokalnymi</text:p>
          </table:table-cell>
          <table:table-cell office:value-type="string" table:style-name="ce2">
            <text:p>1900 zł - Nadzór programowy - praca z ewaluatorem, przygotowanie publikacji, praca nad projektowaniem spotkań i klubów wzajemnego wsparcia; 1900 zł - Nadzór programowy nad działaniami związanymi z</text:p>
            <text:p>opracowywaniem dowodów w kampani rzeczniczej; 1900 zł - Programowe planowanie spotkań z ważnymi dla watchdogów środowiskami; 950 zł - nadzór programowy na monitoringami lokalnymi; 1900 zł - nadzór programowy nad Szkołą Inicjatyw Strażniczych</text:p>
          </table:table-cell>
          <table:table-cell office:value-type="string" table:style-name="ce2">
            <text:p>1900 zł - Nadzór programowy - praca z ewaluatorem, przygotowanie publikacji, praca nad projektowaniem spotkań i klubów wzajemnego wsparcia; 1900 zł - Nadzór programowy nad działaniami związanymi z</text:p>
            <text:p>opracowywaniem dowodów w kampani rzeczniczej; 1900 zł - Programowe planowanie spotkań z ważnymi dla watchdogów środowiskami; 1900 zł - nadzór programowy nad Szkołą Inicjatyw Strażniczych</text:p>
          </table:table-cell>
          <table:table-cell table:number-columns-repeated="16374" table:style-name="ce1"/>
        </table:table-row>
        <table:table-row table:style-name="ro1">
          <table:table-cell office:value-type="string" table:style-name="ce3">
            <text:p>I'15</text:p>
          </table:table-cell>
          <table:table-cell office:value-type="string" table:style-name="ce3">
            <text:p>II'15</text:p>
          </table:table-cell>
          <table:table-cell office:value-type="string" table:style-name="ce3">
            <text:p>III'15</text:p>
          </table:table-cell>
          <table:table-cell office:value-type="string" table:style-name="ce3">
            <text:p>IV'15</text:p>
          </table:table-cell>
          <table:table-cell office:value-type="string" table:style-name="ce3">
            <text:p>V'15</text:p>
          </table:table-cell>
          <table:table-cell office:value-type="string" table:style-name="ce3">
            <text:p>VI'15</text:p>
          </table:table-cell>
          <table:table-cell office:value-type="string" table:style-name="ce3">
            <text:p>VII'15</text:p>
          </table:table-cell>
          <table:table-cell office:value-type="string" table:style-name="ce3">
            <text:p>VIII'15</text:p>
          </table:table-cell>
          <table:table-cell office:value-type="string" table:style-name="ce3">
            <text:p>IX'15</text:p>
          </table:table-cell>
          <table:table-cell office:value-type="string" table:style-name="ce3">
            <text:p>X'15</text:p>
          </table:table-cell>
          <table:table-cell office:value-type="string" table:style-name="ce3">
            <text:p>XI'15</text:p>
          </table:table-cell>
          <table:table-cell office:value-type="string" table:style-name="ce3">
            <text:p>XII'15</text:p>
          </table:table-cell>
          <table:table-cell table:number-columns-repeated="16372"/>
        </table:table-row>
        <table:table-row table:style-name="ro3">
          <table:table-cell office:value-type="string" table:style-name="ce4">
            <text:p>1900 zł - Nadzór programowy - praca z ewaluatorem, przygotowanie publikacji, praca nad projektowaniem spotkań i klubów wzajemnego wsparcia; 1900 zł - nadzór programowy nad kursem "Na straży"; 1900 zł - nadzór programowy nad Szkołą Inicjatyw Strażniczych</text:p>
          </table:table-cell>
          <table:table-cell office:value-type="string" table:style-name="ce4">
            <text:p>1900 - nadzór programowy nad kursem "Na straży"; 1900 zł - nadzór programowy nad Szkołą Inicjatyw Strażniczych; 2850 zł - praca nad budowaniem pozycji watchdogów</text:p>
          </table:table-cell>
          <table:table-cell office:value-type="string" table:style-name="ce4">
            <text:p><text:s/>2850 zł - praca nad budowaniem pozycji watchdogów; 1900 zł - nadzór programowy nad kursem "Na straży"; 1900 zł - nadzór programowy nad Szkołą Inicjatyw Strażniczych</text:p>
          </table:table-cell>
          <table:table-cell office:value-type="string" table:style-name="ce4">
            <text:p><text:s/>2850 zł - praca nad budowaniem pozycji watchdogów; 1900 zł - nadzór programowy nad kursem "Na straży"; 1900 zł - nadzór programowy nad Szkołą Inicjatyw Strażniczych</text:p>
          </table:table-cell>
          <table:table-cell office:value-type="string" table:style-name="ce4">
            <text:p><text:s/>2850 zł - praca nad budowaniem pozycji watchdogów; 1900 zł - nadzór programowy nad kursem "Na straży"; 1900 zł - nadzór programowy nad Szkołą Inicjatyw Strażniczych</text:p>
          </table:table-cell>
          <table:table-cell office:value-type="string" table:style-name="ce4">
            <text:p><text:s/>2850 zł - praca nad budowaniem pozycji watchdogów; 1900 zł - nadzór programowy nad kursem "Na straży"; 1900 zł - nadzór programowy nad Szkołą Inicjatyw Strażniczych</text:p>
          </table:table-cell>
          <table:table-cell office:value-type="string" table:style-name="ce4">
            <text:p><text:s/>2850 zł - praca nad budowaniem pozycji watchdogów; 1900 zł - nadzór programowy nad kursem "Na straży"; 1900 zł - nadzór programowy nad Szkołą Inicjatyw Strażniczych</text:p>
          </table:table-cell>
          <table:table-cell office:value-type="string" table:style-name="ce4">
            <text:p><text:s/>2850 zł - praca nad budowaniem pozycji watchdogów; <text:s/>1900 zł - nadzór programowy nad Szkołą Inicjatyw Strażniczych</text:p>
          </table:table-cell>
          <table:table-cell office:value-type="string" table:style-name="ce4">
            <text:p><text:s/>4500 <text:s/>zł - praca nad budowaniem pozycji watchdogów; 1900 zł - nadzór programowy nad Szkołą Inicjatyw Strażniczych</text:p>
          </table:table-cell>
          <table:table-cell office:value-type="string" table:style-name="ce4">
            <text:p><text:s/>4500 <text:s/>zł - praca nad budowaniem pozycji watchdogów; 1900 zł - nadzór programowy nad Szkołą Inicjatyw Strażniczych</text:p>
          </table:table-cell>
          <table:table-cell office:value-type="string" table:style-name="ce4">
            <text:p><text:s/>4500 <text:s/>zł - praca nad budowaniem pozycji watchdogów; 1900 zł - nadzór programowy nad Szkołą Inicjatyw Strażniczych</text:p>
          </table:table-cell>
          <table:table-cell office:value-type="string" table:style-name="ce4">
            <text:p><text:s/>4500 <text:s/>zł - praca nad budowaniem pozycji watchdogów; 1900 zł - nadzór programowy nad Szkołą Inicjatyw Strażniczych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I'16</text:p>
          </table:table-cell>
          <table:table-cell office:value-type="string" table:style-name="ce3">
            <text:p>II'16</text:p>
          </table:table-cell>
          <table:table-cell office:value-type="string" table:style-name="ce3">
            <text:p>III'16</text:p>
          </table:table-cell>
          <table:table-cell office:value-type="string" table:style-name="ce3">
            <text:p>IV'16</text:p>
          </table:table-cell>
          <table:table-cell table:number-columns-repeated="8" table:style-name="ce3"/>
          <table:table-cell table:number-columns-repeated="16372"/>
        </table:table-row>
        <table:table-row table:style-name="ro4">
          <table:table-cell office:value-type="string" table:style-name="ce4">
            <text:p>4500 zł - praca nad budowaniem pozycji watchdogów</text:p>
          </table:table-cell>
          <table:table-cell office:value-type="string" table:style-name="ce4">
            <text:p>4500 zł - praca nad budowaniem pozycji watchdogów</text:p>
          </table:table-cell>
          <table:table-cell office:value-type="string" table:style-name="ce4">
            <text:p>4500 zł - praca nad budowaniem pozycji watchdogów</text:p>
          </table:table-cell>
          <table:table-cell office:value-type="string" table:style-name="ce4">
            <text:p>4500 zł - praca nad budowaniem pozycji watchdogów</text:p>
          </table:table-cell>
          <table:table-cell table:number-columns-repeated="8" table:style-name="ce3"/>
          <table:table-cell table:number-columns-repeated="16372"/>
        </table:table-row>
        <table:table-row table:number-rows-repeated="1048570" table:style-name="ro1">
          <table:table-cell table:number-columns-repeated="16384"/>
        </table:table-row>
      </table:table>
      <table:table table:name="Arkusz2" table:style-name="ta2">
        <table:table-column table:style-name="co11" table:number-columns-repeated="16384" table:default-cell-style-name="ce1"/>
        <table:table-row table:number-rows-repeated="1048576" table:style-name="ro1">
          <table:table-cell table:number-columns-repeated="16384"/>
        </table:table-row>
      </table:table>
      <table:table table:name="Arkusz3" table:style-name="ta2">
        <table:table-column table:style-name="co11" table:number-columns-repeated="16384" table:default-cell-style-name="ce1"/>
        <table:table-row table:number-rows-repeated="1048576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print-orientation="landscape" style:print-page-order="ttb" style:first-page-number="continue" style:scale-to="66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2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3</meta:generator>
    <meta:initial-creator>Katarzyna</meta:initial-creator>
    <dc:creator>KBat</dc:creator>
    <meta:creation-date>2014-04-02T22:15:39Z</meta:creation-date>
    <dc:date>2015-12-19T23:51:53Z</dc:date>
    <meta:print-date>2014-04-02T22:18:16Z</meta:print-date>
  </office:meta>
</office:document-meta>
</file>